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0E60000004BBA3FD16A.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1" svg:font-family="Arial" style:font-family-generic="swiss"/>
    <style:font-face style:name="Microsoft YaHei" svg:font-family="'Microsoft YaHei'" style:font-pitch="variable"/>
    <style:font-face style:name="SimSun1" svg:font-family="SimSun" style:font-pitch="variable"/>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Arial" fo:font-size="12pt" fo:font-weight="bold" style:font-size-asian="12pt" style:font-weight-asian="bold" style:font-name-complex="Arial" style:font-size-complex="12pt"/>
    </style:style>
    <style:style style:name="P2" style:family="paragraph" style:parent-style-name="Standard">
      <style:text-properties style:font-name="Arial" fo:font-size="12pt" fo:font-weight="normal" style:font-size-asian="12pt" style:font-weight-asian="normal" style:font-name-complex="Arial" style:font-size-complex="12pt" style:font-weight-complex="normal"/>
    </style:style>
    <style:style style:name="P3" style:family="paragraph" style:parent-style-name="Standard">
      <style:text-properties fo:color="#000000" style:font-name="Arial" fo:font-size="12pt" fo:background-color="transparent" style:font-size-asian="12pt" style:font-name-complex="Arial" style:font-size-complex="12pt"/>
    </style:style>
    <style:style style:name="P4" style:family="paragraph" style:parent-style-name="Standard">
      <style:paragraph-properties fo:margin-top="0cm" fo:margin-bottom="0.282cm" fo:line-height="105%" fo:orphans="2" fo:widows="2" fo:hyphenation-ladder-count="no-limit" style:writing-mode="lr-tb"/>
      <style:text-properties fo:hyphenate="false" fo:hyphenation-remain-char-count="2" fo:hyphenation-push-char-count="2"/>
    </style:style>
    <style:style style:name="P5" style:family="paragraph" style:parent-style-name="Standard" style:master-page-name="Standard">
      <style:paragraph-properties style:page-number="auto"/>
    </style:style>
    <style:style style:name="P6" style:family="paragraph" style:parent-style-name="Standard" style:list-style-name="WW8Num1">
      <style:text-properties fo:color="#000000" style:font-name="Arial" fo:font-size="12pt" fo:background-color="transparent" style:font-size-asian="12pt" style:font-name-complex="Arial" style:font-size-complex="12pt"/>
    </style:style>
    <style:style style:name="T1" style:family="text">
      <style:text-properties style:font-name="Arial" fo:font-size="12pt" fo:font-weight="bold" style:font-size-asian="12pt" style:font-weight-asian="bold" style:font-name-complex="Arial" style:font-size-complex="12pt"/>
    </style:style>
    <style:style style:name="T2" style:family="text">
      <style:text-properties style:font-name="Arial" fo:font-size="12pt" fo:font-weight="normal" style:font-size-asian="12pt" style:font-weight-asian="normal" style:font-name-complex="Arial" style:font-size-complex="12pt" style:font-weight-complex="normal"/>
    </style:style>
    <style:style style:name="T3" style:family="text">
      <style:text-properties style:font-name="Arial" fo:font-size="12pt" style:font-size-asian="12pt" style:font-name-complex="Arial" style:font-size-complex="12pt"/>
    </style:style>
    <style:style style:name="T4" style:family="text">
      <style:text-properties style:font-name="Arial" fo:font-style="italic" style:font-style-asian="italic" style:font-style-complex="italic"/>
    </style:style>
    <style:style style:name="T5" style:family="text">
      <style:text-properties fo:color="#000000" style:font-name="Arial" fo:font-size="12pt" style:font-size-asian="12pt" style:font-name-complex="Arial" style:font-size-complex="12pt"/>
    </style:style>
    <style:style style:name="T6" style:family="text">
      <style:text-properties fo:color="#ff3333" style:font-name="Arial" fo:font-size="12pt" style:font-size-asian="12pt" style:font-name-complex="Arial" style:font-size-complex="12pt"/>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draw:frame draw:style-name="fr1" draw:name="grafik1" text:anchor-type="as-char" svg:width="6.085cm" svg:height="1.984cm" draw:z-index="0"><draw:image xlink:href="Pictures/10000201000000E60000004BBA3FD16A.png" xlink:type="simple" xlink:show="embed" xlink:actuate="onLoad"/></draw:frame></text:p>
      <text:p text:style-name="P1">Tävlingsbestämmelser och tävlingsinformation 2026/2027 </text:p>
      <text:p text:style-name="P1">VästSvenskaSerien (VSS) och U16/18</text:p>
      <text:p text:style-name="P1">Serierna kan spelas separat (dam/herr) eller som samarrangemang.</text:p>
      <text:p text:style-name="P2">Vid fulltecknat tävlingstillfälle tillämpas följande prioritetsordning. Under förutsättning att anmälan skett i tid. </text:p>
      <text:list xml:id="list3654305533971009548" text:style-name="WW8Num1">
        <text:list-item>
          <text:p text:style-name="P6">Representationslag från distriktet</text:p>
        </text:list-item>
        <text:list-item>
          <text:p text:style-name="P6">Arrangerande förening</text:p>
        </text:list-item>
        <text:list-item>
          <text:p text:style-name="P6">Representationslag från annat distrikt</text:p>
        </text:list-item>
        <text:list-item>
          <text:p text:style-name="P6">Extra lag från arrangerande förening</text:p>
        </text:list-item>
      </text:list>
      <text:p text:style-name="P3">I övrigt gäller anmälningstid för att avgöra deltagande om gränsen för max antal deltagande lag uppnås.</text:p>
      <text:p text:style-name="Standard"><text:span text:style-name="T1">Representationsbestämmelse</text:span><text:span text:style-name="T3">r <text:line-break/></text:span><text:span text:style-name="T2">Spelare skall vara licensierade i SVBF för att få delta i spel anordnat av Västsvenska Volleybollförbundet</text:span></text:p>
      <text:p text:style-name="Standard"><text:span text:style-name="T1">Domare <text:line-break/></text:span><text:span text:style-name="T3">Vilande lag dömer matcher. Ingen domarersättning utgår.</text:span></text:p>
      <text:p text:style-name="Standard"><text:span text:style-name="T1">Inbjudan <text:line-break/></text:span><text:span text:style-name="T3">Uppgifter om spel- och spelplats anmäls till tävlingsutskottet om möjligt före augusti månads utgång. Skickas helst ut 14 dagar före aktuell tävling till samtliga föreningar inom distriktet samt infokopia till distriktets tävlingsledare </text:span><text:span text:style-name="T5">(publiceras på distriktets websida)</text:span><text:span text:style-name="T3">. På inbjudan skall framgå kontaktperson, aktuellt mobilnummer, vägbeskrivning och senaste anmälningsdatum – bör vara senast måndag tävlingsveckan. Efteranmälningar bör tillåtas och godkänns av arrangören </text:span><text:span text:style-name="T2">om det är möjligt.</text:span></text:p>
      <text:p text:style-name="Standard"><text:span text:style-name="T1">Genomförande av tävling<text:line-break/></text:span><text:span text:style-name="T2">Aktuell serieplacering avgör seedningen av lagen i grupperna. <text:line-break/>Gruppspel spelas i tvåsetsmatcher till 25 med start 0-0 alt 5-5 om halltid är begränsad. Slutspel i första hand tresetsmatcher. Minst 3 lag krävs för att tävling skall genomföras.</text:span></text:p>
      <text:p text:style-name="P2">Spelklarlistor skall uppvisas vid resp. tävlings början. Spelarnas tröjnummer markeras på listan. Icke spelklara spelare redovisas vid rapporten till tävlingssektorn.</text:p>
      <text:p text:style-name="P2">Matchprotokoll för tresetsmatch enligt SVBF skall föras, rotationslappar skall lämnas in vid varje sets början. Lagen spelar i reglementsenliga dräkter. </text:p>
      <text:p text:style-name="P2">Poängen ges i skala .15, 12, 10, 8, 7, 6, 5, 4, 3, 2, 1. vid färre än 8 lag utdelas 8, 6, 5, 4, 3, 2, 1</text:p>
      <text:p text:style-name="P2"><text:soft-page-break/>Till vinnare av serie utses det lag som samlar flest poäng. Vid lika poäng i serien räknas i första hand antalet vunna sammandrag, i andra hand antalet 2:a platser i sammandrag osv. <text:span text:style-name="T4">Anm det är ingen skillnad på att ha vunnit ett sammandrag med många eller få lag. De är lika mycket värda.</text:span></text:p>
      <text:p text:style-name="Standard"><text:span text:style-name="T1">Resultatrapportering <text:line-break/></text:span><text:span text:style-name="T2">S</text:span><text:span text:style-name="T3">ker </text:span><text:span text:style-name="T5">omedelbart efter tävlingens genomförande till deltagande lag samt till</text:span><text:span text:style-name="T6"> </text:span><text:span text:style-name="T3">distriktets tävlingsledare. Rapportblankett till tävlingsledare finns på distriktets hemsida. T-sektorn skickar ut resultat till klubbar och tidningar.</text:span></text:p>
      <text:p text:style-name="Standard"><text:bookmark text:name="Bookmark"/><text:span text:style-name="T1">Ekonomi.</text:span><text:span text:style-name="T3"> <text:line-break/>Arrangören får ersättning för kostnader och bidrag enligt VVF:s regelverk och klubbarna faktureras enligt de ekonomiska bestämmelserna. Arrangören får ersättning för kostnader och bidrag enligt VVF´ s regelverk.</text:span></text:p>
      <text:p text:style-name="Standard"><text:span text:style-name="T1">Pojkar/flickor L1 – L7, U16/18</text:span><text:span text:style-name="T3"> <text:line-break/>Åldersklasserna genomförs vid olika speltillfällen. Profixio används med fördel men annars används SVBF´s ungdomsprotokoll eller liknande. De funktionerande lagen som för träningens skull önskar föra protokoll med rotationsordning gör detta. Spelarlista skall presenteras vid varje tävlingsstart och spelarnas tröjnummer redovisas. Det är önskvärt att lagen spelar i reglementsenliga dräkter. Poängen ges i skala 15, 12, 10, 8, 7, 6, 5, 4, 3, 2, till 1 poäng som ges alla deltagande lag därefter</text:span></text:p>
      <text:p text:style-name="P4"><text:span text:style-name="T1">Resultatrapportering &amp; Ekonomi – </text:span><text:span text:style-name="T3">gäller som ovan (VSS).</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1" svg:font-family="Arial" style:font-family-generic="swiss"/>
    <style:font-face style:name="Microsoft YaHei" svg:font-family="'Microsoft YaHei'" style:font-pitch="variable"/>
    <style:font-face style:name="SimSun1" svg:font-family="SimSun" style:font-pitch="variable"/>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sv" fo:country="S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2.3cm" style:writing-mode="lr-tb"/>
      <style:text-properties style:use-window-font-color="true" style:font-name="Times New Roman" fo:font-size="12pt" fo:language="sv" fo:country="S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list-style-name="" style:class="text">
      <style:paragraph-properties fo:margin-left="0cm" fo:margin-right="0cm" fo:margin-top="0cm" fo:margin-bottom="0.282cm" fo:line-height="105%" fo:orphans="2" fo:widows="2" fo:hyphenation-ladder-count="no-limit" fo:text-indent="0cm" style:auto-text-indent="false" style:writing-mode="lr-tb"/>
      <style:text-properties style:use-window-font-color="true" style:font-name="Calibri" fo:font-size="11pt" fo:language="sv" fo:country="SE" style:font-name-asian="SimSun1" style:font-size-asian="11pt" style:language-asian="en" style:country-asian="US" style:font-size-complex="11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1" style:font-size-complex="12pt" style:font-style-complex="italic"/>
    </style:style>
    <style:style style:name="Index" style:family="paragraph" style:parent-style-name="Standard" style:class="index">
      <style:paragraph-properties text:number-lines="false" text:line-number="0"/>
      <style:text-properties style:font-name-complex="Arial1"/>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Default_20_Paragraph_20_Font" style:display-name="Default Paragraph Font" style:family="text"/>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1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1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1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1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Ilkka Räisänen</meta:initial-creator>
    <meta:creation-date>2019-10-20T11:04:00</meta:creation-date>
    <dc:date>2026-06-28T12:17:54.90</dc:date>
    <meta:editing-cycles>7</meta:editing-cycles>
    <meta:editing-duration>PT1H51M31S</meta:editing-duration>
    <dc:creator>Thomas Rydberg</dc:creator>
    <meta:generator>OpenOffice/4.1.16$Win32 OpenOffice.org_project/4116m3$Build-9816</meta:generator>
    <meta:document-statistic meta:table-count="0" meta:image-count="1" meta:object-count="0" meta:page-count="2" meta:paragraph-count="22" meta:word-count="456" meta:character-count="3242"/>
    <meta:user-defined meta:name="AppVersion">15.0000</meta:user-defined>
    <meta:user-defined meta:name="Company">Microsof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